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198781" officeooo:paragraph-rsid="00198781"/>
    </style:style>
    <style:style style:name="P2" style:family="paragraph" style:parent-style-name="Standard">
      <style:text-properties officeooo:rsid="001acb25" officeooo:paragraph-rsid="001acb25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officeooo:rsid="001acb25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Lasten yu-kisat 30.7.2026</text:p>
      <text:p text:style-name="P1">Tulokset</text:p>
      <text:p text:style-name="P1">40m:n juoksu</text:p>
      <text:p text:style-name="P1">Tytöt 3v</text:p>
      <text:p text:style-name="P1">1.Mette Mikkonen </text:p>
      <text:p text:style-name="P1">Pojat 3v</text:p>
      <text:p text:style-name="P1">1.Aapo Virta 18,6</text:p>
      <text:p text:style-name="P1">Tytöt 5v</text:p>
      <text:p text:style-name="P1">1.Enni Kontinen 10,3 2.Inna Hämäläinen 11,3 3.Inna Forss 4.Elea Hämäläinen 60,0</text:p>
      <text:p text:style-name="P1">Pojat 5v</text:p>
      <text:p text:style-name="P1">1.Severi Kemppainen 9,2 2.Niilo Makkonen 9,5 3.Nuutti Kankkunen 10,9 4.Leevi Seppänen 11,2</text:p>
      <text:p text:style-name="P1">Tytöt 7v</text:p>
      <text:p text:style-name="P1">1.Aada Mannerto 8,2 2.Minttu Hämäläinen 8,3 3.Menni Kankkunen 9,2 4.<text:span text:style-name="T1">ris Gröger 9,6</text:span></text:p>
      <text:p text:style-name="P1"><text:span text:style-name="T1">Pojat 7v</text:span></text:p>
      <text:p text:style-name="P1"><text:span text:style-name="T1">1.Eeli Hämäläinen 9,2</text:span></text:p>
      <text:p text:style-name="P1"><text:span text:style-name="T1">Pojat 9v</text:span></text:p>
      <text:p text:style-name="P1"><text:span text:style-name="T1">1.Niklas Holmèn 6,9 2.Nestori Reinikainen 7,1 3.Paavo Makkonen 7,3 4.Joel Mannerto 7,7</text:span></text:p>
      <text:p text:style-name="P1"><text:span text:style-name="T1">60m:n juoksu</text:span></text:p>
      <text:p text:style-name="P1"><text:span text:style-name="T1">Tytöt 11v</text:span></text:p>
      <text:p text:style-name="P1"><text:span text:style-name="T1">1.Martta Kolehmainen 11,7 2.Suvi Seppänen 12,3</text:span></text:p>
      <text:p text:style-name="P1"><text:span text:style-name="T1">Pojat 11v</text:span></text:p>
      <text:p text:style-name="P1"><text:span text:style-name="T1">1.Mauno Kerb 9,4 2.Tobias Hertel 9,9 3.Remu Halttunen 10,9</text:span></text:p>
      <text:p text:style-name="P1"><text:span text:style-name="T1">100m:n juoksu</text:span></text:p>
      <text:p text:style-name="P1"><text:span text:style-name="T1">Pojat 13v</text:span></text:p>
      <text:p text:style-name="P1"><text:span text:style-name="T1">1.Otto Halttunen 18,2</text:span></text:p>
      <text:p text:style-name="P1"><text:span text:style-name="T1">Pallonheitto</text:span></text:p>
      <text:p text:style-name="P1"><text:span text:style-name="T1">Tytöt 3v</text:span></text:p>
      <text:p text:style-name="P1"><text:span text:style-name="T1">1.Mette Mikkonen 2,60</text:span></text:p>
      <text:p text:style-name="P1"><text:span text:style-name="T1">Pojat 3v</text:span></text:p>
      <text:p text:style-name="P1"><text:span text:style-name="T1">1.Aapo Virta 1,40</text:span></text:p>
      <text:p text:style-name="P1"><text:span text:style-name="T1">Tytöt 5v</text:span></text:p>
      <text:p text:style-name="P1"><text:span text:style-name="T1">1.Enni Kontinen 4,85 2.Elea Hämäläinen 3,40 3.Inna Hämäläinen 2,95 4.Inna Forss 2,25</text:span></text:p>
      <text:p text:style-name="P1"><text:span text:style-name="T1">Pojat 5v</text:span></text:p>
      <text:p text:style-name="P1"><text:span text:style-name="T1">1.</text:span><text:span text:style-name="T2">Severi Kemppainen 6,95 2.Leevi Seppänen 3,40 3.Nuutti Kankkunen 2,85 4.Niilo Makkonen 2,30</text:span></text:p>
      <text:p text:style-name="P2"><text:span text:style-name="T1">Tytöt 7v</text:span></text:p>
      <text:p text:style-name="P2"><text:span text:style-name="T1">1.Minttu Hämäläinen 11,27 2.Iris Gröger 10,60 3.Aada Mannerto 9,22 4.Menni Kankkunen 4,02</text:span></text:p>
      <text:p text:style-name="P2"><text:span text:style-name="T1">Pojat 7v</text:span></text:p>
      <text:p text:style-name="P2"><text:span text:style-name="T1">1.Eeli Hämäläinen 5,70</text:span></text:p>
      <text:p text:style-name="P2"><text:span text:style-name="T1">Pojat 9v</text:span></text:p>
      <text:p text:style-name="P2"><text:span text:style-name="T1">1.Niklas Holmèn 20,90 2.Nestori Reinikainen 18,92 3.Paavo Makkonen 17,04 4.Joel Mannerto 16,63</text:span></text:p>
      <text:p text:style-name="P2"><text:span text:style-name="T1">Keihäänheitto</text:span></text:p>
      <text:p text:style-name="P2"><text:span text:style-name="T1">Tytöt 11v</text:span></text:p>
      <text:p text:style-name="P2"><text:span text:style-name="T1">1.Martta Kolehmainen 9,30 2.Suvi Seppänen 9,50</text:span></text:p>
      <text:p text:style-name="P2"><text:span text:style-name="T1">Pojat 11v</text:span></text:p>
      <text:p text:style-name="P2"><text:span text:style-name="T1">1.Mauno Kerb 16,50 2.Santeri Reinikainen 16,30 3.Tobias Hertel 11,40 4.Remu Halttunen 9,70</text:span></text:p>
      <text:p text:style-name="P2"><text:span text:style-name="T1">Pojat 13v</text:span></text:p>
      <text:p text:style-name="P2"><text:span text:style-name="T1">1.Otto Halttunen 13,30</text:span></text:p>
      <text:p text:style-name="P2"><text:span text:style-name="T1"/></text:p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i" fo:country="FI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i" fo:country="FI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31T10:57:30.370844179</meta:creation-date>
    <dc:date>2026-07-31T11:24:17.370331066</dc:date>
    <meta:editing-duration>PT9M8S</meta:editing-duration>
    <meta:editing-cycles>1</meta:editing-cycles>
    <meta:document-statistic meta:table-count="0" meta:image-count="0" meta:object-count="0" meta:page-count="1" meta:paragraph-count="47" meta:word-count="203" meta:character-count="1355" meta:non-whitespace-character-count="1198"/>
    <meta:generator>LibreOffice/24.2.7.2$Linux_X86_64 LibreOffice_project/420$Build-2</meta:generator>
  </office:meta>
</office:document-meta>
</file>